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text-align="justify" style:justify-single-word="false"/>
      <style:text-properties style:font-name="Verdana" fo:font-weight="normal" style:font-weight-asian="normal" style:font-weight-complex="normal"/>
    </style:style>
    <style:style style:name="P2" style:family="paragraph" style:parent-style-name="Standard">
      <style:paragraph-properties fo:text-align="center" style:justify-single-word="false"/>
      <style:text-properties style:font-name="Calibri" fo:font-weight="bold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Calibri" fo:font-weight="bold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Calibri" fo:font-weight="normal" style:font-weight-asian="normal" style:font-weight-complex="normal"/>
    </style:style>
    <style:style style:name="P5" style:family="paragraph" style:parent-style-name="Text_20_body" style:list-style-name="L8"/>
    <style:style style:name="P6" style:family="paragraph" style:parent-style-name="Text_20_body" style:list-style-name="L1">
      <style:paragraph-properties fo:margin-top="0cm" fo:margin-bottom="0cm"/>
    </style:style>
    <style:style style:name="P7" style:family="paragraph" style:parent-style-name="Text_20_body" style:list-style-name="L2">
      <style:paragraph-properties fo:margin-top="0cm" fo:margin-bottom="0cm"/>
    </style:style>
    <style:style style:name="P8" style:family="paragraph" style:parent-style-name="Text_20_body" style:list-style-name="L3">
      <style:paragraph-properties fo:margin-top="0cm" fo:margin-bottom="0cm"/>
    </style:style>
    <style:style style:name="P9" style:family="paragraph" style:parent-style-name="Text_20_body" style:list-style-name="L4">
      <style:paragraph-properties fo:margin-top="0cm" fo:margin-bottom="0cm"/>
    </style:style>
    <style:style style:name="P10" style:family="paragraph" style:parent-style-name="Text_20_body" style:list-style-name="L5">
      <style:paragraph-properties fo:margin-top="0cm" fo:margin-bottom="0cm"/>
    </style:style>
    <style:style style:name="P11" style:family="paragraph" style:parent-style-name="Text_20_body" style:list-style-name="L6">
      <style:paragraph-properties fo:margin-top="0cm" fo:margin-bottom="0cm"/>
    </style:style>
    <style:style style:name="P12" style:family="paragraph" style:parent-style-name="Text_20_body" style:list-style-name="L7">
      <style:paragraph-properties fo:margin-top="0cm" fo:margin-bottom="0cm"/>
    </style:style>
    <style:style style:name="P13" style:family="paragraph" style:parent-style-name="Standard" style:list-style-name="L9">
      <style:paragraph-properties fo:text-align="justify" style:justify-single-word="false"/>
      <style:text-properties style:font-name="Calibri" fo:font-weight="normal" style:font-weight-asian="normal" style:font-weight-complex="normal"/>
    </style:style>
    <style:style style:name="P14" style:family="paragraph" style:parent-style-name="Standard" style:list-style-name="L9">
      <style:paragraph-properties fo:text-align="justify" style:justify-single-word="false"/>
      <style:text-properties style:font-name="Calibri" fo:font-weight="bold" style:font-weight-asian="bold" style:font-weight-complex="bold"/>
    </style:style>
    <style:style style:name="T1" style:family="text">
      <style:text-properties fo:font-variant="normal" fo:text-transform="none" fo:color="#040c28" fo:font-size="12pt" fo:letter-spacing="normal" fo:font-style="normal" fo:font-weight="bold" style:font-weight-asian="bold" style:font-weight-complex="bold" loext:opacity="100%" loext:padding="0cm" loext:border="none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style:font-name="Calibri"/>
    </style:style>
    <text:list-style style:name="L1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2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3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4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5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6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7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8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9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REGOLAMENTO CONCORSO FOTOGRAFICO</text:p>
      <text:p text:style-name="P2">Donne che fotografano donne </text:p>
      <text:p text:style-name="P2">2° edizione</text:p>
      <text:p text:style-name="P2"/>
      <text:p text:style-name="P2">ORGANIZZAZIONE</text:p>
      <text:p text:style-name="P4">Il concorso fotografico, <text:span text:style-name="T3">Donne che fotografano donne</text:span>, è promosso dal Centro donna in collaborazione con il Comune di Livorno in occasione del Novembre Antiviolenza 2026.</text:p>
      <text:p text:style-name="P3"/>
      <text:p text:style-name="P2">TEMA</text:p>
      <text:p text:style-name="P4">Il tema di Donne che fotografano donne nasce dalla volontà di tutte le associazioni che oggi sono parte integrante del Centro donna con l’idea di portare attenzione sulla riapertura del centro e per valorizzare quello che le donne vedono.</text:p>
      <text:p text:style-name="P3"/>
      <text:p text:style-name="P2">MODALITà DI PARTECIPAZIONE E ISCRIZIONE </text:p>
      <text:p text:style-name="P4">La partecipazione al concorso è gratuita e aperta a tutte, appassionate <text:s/>e <text:s/>professioniste senza limiti d’età. Ogni partecipante potrà inviare un massimo di 2 fotografie da mandare unitamente alla scheda di iscrizione con i dati anagrafici debitamente compilata e firmata.</text:p>
      <text:p text:style-name="P3"/>
      <text:p text:style-name="P2">PREMIAZIONE</text:p>
      <text:p text:style-name="P4">Tutte le foto selezionate dalla giuria verranno stampate ed esposte nella mostra che inaugurerà il Novembre Antiviolenza <text:s/>presso il Centro Donna. Le prime 12 foto selezionate costituiranno il calendario del Centro Donna 2027.</text:p>
      <text:p text:style-name="P3"/>
      <text:p text:style-name="P2">CARATTERISTICHE TECNICHE IMMAGINI</text:p>
      <text:p text:style-name="P1"><text:span text:style-name="T4">Sono ammesse fotografie </text:span><text:span text:style-name="Strong_20_Emphasis"><text:span text:style-name="T4">sia a colori sia in bianco e nero</text:span></text:span><text:span text:style-name="T4">, realizzate con </text:span><text:span text:style-name="Strong_20_Emphasis"><text:span text:style-name="T4">inquadratura verticale o orizzontale</text:span></text:span><text:span text:style-name="T4">.</text:span></text:p>
      <text:list xml:id="list708870880463235058" text:style-name="L1">
        <text:list-item>
          <text:p text:style-name="P6"><text:span text:style-name="T4">Le fotografie dovranno avere una dimensione di </text:span><text:span text:style-name="Strong_20_Emphasis"><text:span text:style-name="T4">4000 × 3300 pixel</text:span></text:span><text:span text:style-name="T4"> oppure </text:span><text:span text:style-name="Strong_20_Emphasis"><text:span text:style-name="T4">30 × 23 cm</text:span></text:span><text:span text:style-name="T4">.</text:span></text:p>
        </text:list-item>
      </text:list>
      <text:list xml:id="list1708478316085545555" text:style-name="L2">
        <text:list-item>
          <text:p text:style-name="P7"><text:span text:style-name="T4">La </text:span><text:span text:style-name="Strong_20_Emphasis"><text:span text:style-name="T4">risoluzione</text:span></text:span><text:span text:style-name="T4"> richiesta è di </text:span><text:span text:style-name="Strong_20_Emphasis"><text:span text:style-name="T4">300 dpi</text:span></text:span><text:span text:style-name="T4">.</text:span></text:p>
        </text:list-item>
      </text:list>
      <text:list xml:id="list6309780837436308637" text:style-name="L3">
        <text:list-item>
          <text:p text:style-name="P8"><text:span text:style-name="T4">I file dovranno essere inviati esclusivamente in formato </text:span><text:span text:style-name="Strong_20_Emphasis"><text:span text:style-name="T4">JPEG (.jpg)</text:span></text:span><text:span text:style-name="T4">.</text:span></text:p>
        </text:list-item>
      </text:list>
      <text:list xml:id="list2380120340178337810" text:style-name="L4">
        <text:list-item>
          <text:p text:style-name="P9"><text:span text:style-name="T4">Ogni fotografia dovrà essere accompagnata da un </text:span><text:span text:style-name="Strong_20_Emphasis"><text:span text:style-name="T4">titolo</text:span></text:span><text:span text:style-name="T4">. Le fotografie selezionate saranno esposte indicando </text:span><text:span text:style-name="Strong_20_Emphasis"><text:span text:style-name="T4">il nome dell’autrice e il titolo dell’opera</text:span></text:span><text:span text:style-name="T4">.</text:span></text:p>
        </text:list-item>
      </text:list>
      <text:list xml:id="list2779939563443102844" text:style-name="L5">
        <text:list-item>
          <text:p text:style-name="P10"><text:span text:style-name="T4">Non sono ammesse fotografie </text:span><text:span text:style-name="Strong_20_Emphasis"><text:span text:style-name="T4">interamente realizzate al computer</text:span></text:span><text:span text:style-name="T4">.</text:span></text:p>
        </text:list-item>
      </text:list>
      <text:list xml:id="list7167288160460227734" text:style-name="L6">
        <text:list-item>
          <text:p text:style-name="P11"><text:span text:style-name="T4">Le fotografie dovranno essere </text:span><text:span text:style-name="Strong_20_Emphasis"><text:span text:style-name="T4">inedite</text:span></text:span><text:span text:style-name="T4">, ovvero non precedentemente pubblicate o presentate in altri concorsi.</text:span></text:p>
        </text:list-item>
      </text:list>
      <text:list xml:id="list666174827981463490" text:style-name="L7">
        <text:list-item>
          <text:p text:style-name="P12"><text:span text:style-name="T4">La Giuria si riserva la possibilità di </text:span><text:span text:style-name="Strong_20_Emphasis"><text:span text:style-name="T4">ritagliare le fotografie</text:span></text:span><text:span text:style-name="T4">, qualora necessario per adattarle al formato del calendario, garantendo per quanto possibile il mantenimento della qualità e dell’integrità dell’immagine.</text:span></text:p>
        </text:list-item>
      </text:list>
      <text:list xml:id="list4481415190815032360" text:style-name="L8">
        <text:list-item>
          <text:p text:style-name="P5"><text:span text:style-name="T4">Le fotografie che </text:span><text:span text:style-name="Strong_20_Emphasis"><text:span text:style-name="T4">non rispetteranno le specifiche tecniche indicate</text:span></text:span><text:span text:style-name="T4"> non saranno prese in considerazione. </text:span></text:p>
        </text:list-item>
      </text:list>
      <text:p text:style-name="P2">MODALITà' E TERMINI DI CONSEGNA DEL MATERIALE</text:p>
      <text:p text:style-name="P4">La consegna delle opere, unitamente alla scheda d’iscrizione potrà avvenire con le seguenti modalità <text:span text:style-name="T2">entro l'11 ottobre 2026</text:span>:</text:p>
      <text:p text:style-name="P4">- online attraverso <text:span text:style-name="T2">wetransfer.com</text:span>;</text:p>
      <text:list xml:id="list6700678331249297652" text:style-name="L9">
        <text:list-item>
          <text:p text:style-name="P13">all’indirizzo di posta elettronica:<text:span text:style-name="T2"> </text:span><text:span text:style-name="T1">comunedilivorno@centrodonna.org</text:span><text:span text:style-name="T2"> con oggetto “CONCORSO FOTOGRAFICO Donne che fotografano donne 2° edizione”</text:span></text:p>
          <text:p text:style-name="P14"/>
        </text:list-item>
      </text:list>
      <text:p text:style-name="P3"/>
      <text:p text:style-name="P2"><text:soft-page-break/>GIURIA</text:p>
      <text:p text:style-name="P4">Gli scatti saranno sottoposti alla valutazione di una giuria formata da tre rappresentanti delle associazioni firmatarie del patto di collaborazione, dalla coordinatrice del Centro Donna del Comune di Livorno e da una fotografa professionista.</text:p>
      <text:p text:style-name="P4"/>
      <text:p text:style-name="P2">PRIVACY, RESPONSABILITà DELL’AUTRICE E FACOLTA' DI ESCLUSIONE</text:p>
      <text:p text:style-name="P4">Ogni partecipante è responsabile del materiale da lei presentato al concorso e né autorizza fin da ora l’uso alle organizzazioni promotrici senza scopo di lucro. Pertanto si impegna ad escludere ogni responsabilità delle organizzatrici del suddetto nei confronti di terzi e di eventuali soggetti raffigurati nelle fotografie.</text:p>
      <text:p text:style-name="P4">La concorrente dovrà informare le eventuali interessate (persone ritratte) nei casi e nei modi previsti dal GDPR (Regolamento UE n. 679/2016) e dal decreto legislativo 30 giugno 2003, n. 196, come modificato dal decreto legislativo n.101/2018, compreso il consenso informato scritto alla diffusione.</text:p>
      <text:p text:style-name="P2"/>
      <text:p text:style-name="P2">DIRITTI D’AUTRICE E UTILIZZO DEL MATERIALE IN CONCORSO</text:p>
      <text:p text:style-name="P4">I diritti sulle fotografie rimangono di proprietà esclusiva dell’autrice che le ha prodotte, la quale ne autorizza l’utilizzo per eventi o pubblicazioni connesse al concorso stesso e per attività relative alle finalità istituzionali o promozionali del Centro Donna, comunque senza finalità di lucro. Ad ogni loro utilizzo le foto saranno accompagnate dal nome dell’autrice. Ogni autrice è personalmente responsabile delle opere presentate e garantisce che le fotografie non siano state interamente realizzate al computer o con IA.</text:p>
      <text:p text:style-name="P4"/>
      <text:p text:style-name="P2"/>
      <text:p text:style-name="P2">ACCETTAZIONE DEL REGOLAMENTO E DELLE SUE CONDIZIONI</text:p>
      <text:p text:style-name="P4">La partecipazione al concorso implica l’accettazione incondizionata delle norme contenute nel presente regolamento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499cm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9-10T10:51:24.59</dc:date>
    <meta:editing-duration>PT1H30M6S</meta:editing-duration>
    <meta:editing-cycles>12</meta:editing-cycles>
    <meta:generator>OpenOffice/4.1.16$Win32 OpenOffice.org_project/4116m3$Build-9816</meta:generator>
    <meta:print-date>2025-07-01T09:44:20.955000000</meta:print-date>
    <meta:document-statistic meta:table-count="0" meta:image-count="0" meta:object-count="0" meta:page-count="2" meta:paragraph-count="34" meta:word-count="583" meta:character-count="4064"/>
  </office:meta>
</office:document-meta>
</file>