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egoe UI" svg:font-family="'Segoe UI', 'Segoe UI Web (West European)', apple-system, BlinkMacSystemFont, Roboto, 'Helvetica Neue', sans-serif"/>
    <style:font-face style:name="Times New Roman1" svg:font-family="'Times New Roman', Times, 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Verdana"/>
    </style:style>
    <style:style style:name="P2"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000000" style:font-name="Times New Roman1" fo:font-size="11pt" fo:letter-spacing="normal" fo:font-style="normal" fo:font-weight="normal"/>
    </style:style>
    <style:style style:name="P3"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000000" style:font-name="Times New Roman1" fo:font-size="11pt" fo:letter-spacing="normal" fo:font-style="normal" fo:font-weight="bold" style:font-weight-asian="bold" style:font-weight-complex="bold"/>
    </style:style>
    <style:style style:name="P4"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000000" style:font-name="Verdana" fo:font-size="11pt" fo:letter-spacing="normal" fo:font-style="normal" fo:font-weight="normal"/>
    </style:style>
    <style:style style:name="P5"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000000" style:font-name="Verdana" fo:font-size="11pt" fo:letter-spacing="normal" fo:font-style="normal" fo:font-weight="bold" style:font-weight-asian="bold" style:font-weight-complex="bold"/>
    </style:style>
    <style:style style:name="P6" style:family="paragraph" style:parent-style-name="Standard">
      <style:paragraph-properties fo:margin-left="0cm" fo:margin-right="0cm" fo:margin-top="0cm" fo:margin-bottom="0cm" fo:orphans="2" fo:widows="2" fo:text-indent="0cm" style:auto-text-indent="false" fo:padding="0cm" fo:border="none"/>
      <style:text-properties style:font-name="Verdana" fo:font-weight="bold" style:font-weight-asian="bold" style:font-weight-complex="bold"/>
    </style:style>
    <style:style style:name="T1" style:family="text">
      <style:text-properties fo:font-style="italic"/>
    </style:style>
    <style:style style:name="T2" style:family="text">
      <style:text-properties fo:font-variant="normal" fo:text-transform="none" fo:color="#242424" style:font-name="Segoe UI" fo:font-size="11.25pt" fo:letter-spacing="normal" fo:font-style="normal" fo:font-weight="bold"/>
    </style:style>
    <style:style style:name="T3" style:family="text">
      <style:text-properties fo:font-variant="normal" fo:text-transform="none" fo:color="#242424" style:font-name="Segoe UI" fo:font-size="11.25pt" fo:letter-spacing="normal" fo:font-style="normal" fo:font-weight="normal"/>
    </style:style>
    <style:style style:name="T4" style:family="text">
      <style:text-properties fo:font-variant="normal" fo:text-transform="none" fo:color="#242424" fo:letter-spacing="normal"/>
    </style:style>
    <style:style style:name="T5" style:family="text">
      <style:text-properties fo:font-variant="normal" fo:text-transform="none" fo:color="#242424" fo:font-size="11.25pt" fo:letter-spacing="normal" fo:font-style="normal"/>
    </style:style>
    <style:style style:name="T6" style:family="text">
      <style:text-properties fo:font-variant="normal" fo:text-transform="none" fo:color="#242424" fo:font-size="11.25pt" fo:letter-spacing="normal" fo:font-style="normal" fo:font-weight="bold"/>
    </style:style>
    <style:style style:name="T7" style:family="text">
      <style:text-properties fo:font-variant="normal" fo:text-transform="none" fo:color="#242424" fo:font-size="11.25pt" fo:letter-spacing="normal" fo:font-style="normal" fo:font-weight="normal"/>
    </style:style>
    <style:style style:name="T8" style:family="text">
      <style:text-properties fo:font-variant="normal" fo:text-transform="none" fo:color="#000000" style:font-name="Times New Roman1" fo:font-size="11pt" fo:letter-spacing="normal" fo:font-style="normal" fo:font-weight="normal"/>
    </style:style>
    <style:style style:name="T9" style:family="text">
      <style:text-properties fo:font-variant="normal" fo:text-transform="none" fo:color="#000000" fo:font-size="11pt" fo:letter-spacing="normal" fo:font-style="normal"/>
    </style:style>
    <style:style style:name="T10" style:family="text">
      <style:text-properties fo:font-variant="normal" fo:text-transform="none" fo:color="#000000" fo:font-size="11pt" fo:letter-spacing="normal"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
      <text:p text:style-name="P6"><text:span text:style-name="T9">Risposta dell'assessora alle Politiche Urbanistiche Silvia Viviani, ad un gruppo di 200</text:span><text:span text:style-name="T5"> tra docenti, maestre, maestri, educatrici, educatori del mondo della scuola livornese in merito alla vicenda degli orti urbani di via Goito.</text:span> </text:p>
      <text:p text:style-name="P5"/>
      <text:p text:style-name="P2"/>
      <text:p text:style-name="P2"/>
      <text:p text:style-name="P4"/>
      <text:p text:style-name="P4">Gentilissimi,</text:p>
      <text:p text:style-name="P4">ho letto il vostro appello.</text:p>
      <text:p text:style-name="P4">Ne riconosco la buona fede e comprendo, anzi concordo in merito alle istanze che rappresentate su questioni epocali come il cambiamento climatico e la tutela di interessi generali che attengono al verde urbano e alla socialità.</text:p>
      <text:p text:style-name="P4">Temo però che siate disinformati e mi stupisce che abbiate potuto scrivere un tale appello senza prima sapere come stanno le cose e anche quali siano le volontà e gli impegni dell'Amministrazione comunale. </text:p>
      <text:p text:style-name="P4">Se mi sbaglio, se siete invece ben informati e ciò nonostante ci avete inviato l'appello, mi scuserete se vi farò perdere qualche minuto per leggere quanto tento di riportare con cura e precisione.</text:p>
      <text:p text:style-name="P4">Aggiungo che sarebbe forse utile un incontro, perché per il ruolo che svolgete sono certa che attribuite la corretta importanza al dialogo, alla conoscenza, alle argomentazioni rispettose dell'altro, alla responsabilità, alla consapevolezza, ai diritti, alla verità. Valori fondamentali nei percorsi educativi.</text:p>
      <text:p text:style-name="P4">Con il <text:span text:style-name="T1">corsivo</text:span> riporterò, cammin facendo in questa mia, alcune frasi che avete scritto e che ritengo utile commentare.</text:p>
      <text:p text:style-name="P4"/>
      <text:p text:style-name="P4">Scrivete sul <text:span text:style-name="T1">destino dell'esperienza degli Orti Urbani di Via Goito che minaccia di essere smantellata in seguito all'acquisto dell'area da parte di privati e dunque ai connessi diritti di edificazione </text:span>e perciò con la vostra lettera chiedete <text:span text:style-name="T1">la sospensione di ogni intervento irreversibile sull'area e la ricerca di soluzioni alternative che ne garantiscano la tutela.</text:span></text:p>
      <text:p text:style-name="P4">Scrivete anche si lascerebbe un'area verde in mano ai privati: <text:span text:style-name="T1">Una città che, nel pieno di una crisi climatica ormai riconosciuta come tale, sceglie di lasciare che un’area verde consolidata passi nelle mani dei privati e venga in parte edificata – con tutto ciò che l'edificazione comporta in termini di cantieri, asfalto per parcheggi e viabilità, anni di inaccessibilità del verde che oggi esiste, ecc. – trasmette implicitamente alle nuove generazioni un messaggio preciso su cosa conti davvero e cosa sia, in ultima analisi, negoziabile.</text:span></text:p>
      <text:p text:style-name="P4"/>
      <text:p text:style-name="P4">Vi è noto che l'area è privata?</text:p>
      <text:p text:style-name="P4">Noi non passiamo ai privati alcun bene pubblico. </text:p>
      <text:p text:style-name="P4">Il privato che ha acquistato all'asta ha acquistato da privati che sono falliti.</text:p>
      <text:p text:style-name="P4"/>
      <text:p text:style-name="P4">L'area è regolata dalla pianificazione urbanistica comunale. In Italia, come nel resto d'Europa, viviamo in uno stato di diritto e per l'utilizzo di terreni e di edifici le regole sono stabilite con la pianificazione urbanistica, approvata da organismi istituzionali, eletti democraticamente.</text:p>
      <text:p text:style-name="P4">Questo sistema, che garantisce il rispetto dei valori costituzionali tutelando gli interessi generali ma anche la proprietà privata, è normato da legge urbanistica nazionale risalente al 1942, declinata con legislazioni regionali (la materia è concorrente in base al Titolo V della Costituzione), che hanno profondamente rinnovato l'urbanistica e il governo del territorio dalla metà degli anni Novanta in tutti i <text:soft-page-break/>contesti regionali, senza scalfire alcuni princìpi generali, come quello della potestà pubblica in materia di pianificazione.</text:p>
      <text:p text:style-name="P4"/>
      <text:p text:style-name="P4">Già nel 1999 il consiglio comunale approvò lo strumento urbanistico generale con il quale furono stabilite l'edificabilità in una porzione minoritaria dell'area e la cessione dell'80% dell'area al Comune, facendo sì che da privata quella porzione largamente maggioritaria dell'area diventasse patrimonio pubblico. </text:p>
      <text:p text:style-name="P4">Nel 2016 e 2017 l'amministrazione comunale confermò tale regola e diminuì leggermente l'edificabilità; inoltre svolse un percorso di partecipazione il cui esito, che è in atti, rappresentava la soluzione distributiva delle aree a parco, gli ambiti, le funzioni e le ipotesi gestionali delle diverse aree e la definitiva localizzazione delle aree di concentrazione dell'edificato oggetto degli interventi privati.</text:p>
      <text:p text:style-name="P4"/>
      <text:p text:style-name="P4">Nel frattempo, l'area era stata occupata abusivamente dalla "comunità educante" di cui parlate.</text:p>
      <text:p text:style-name="P4">Per garantire a tutti i cittadini l'utilizzo di un'area (e anche la condivisione di valori come quelli che avete riassunto nel termine <text:span text:style-name="T1">bene comune</text:span>), l'area deve essere di tutti, ossia acquisita al patrimonio comunale. Così vi è anche l'obbligo da parte dell'amministrazione di garantirne decoro, sicurezza, manutenzione, fruizione pubblica.</text:p>
      <text:p text:style-name="P4">A questo si è opposta una forte criticità, ossia la presenza di occupanti senza titolo (i c.d. gestori degli orti urbani), che, opponendosi alla realizzazione delle legittime previsioni urbanistiche, hanno reso inaccessibile l'area alla proprietà, che non ha potuto neanche farne manutenzione. Né poteva far manutenzione il Comune non essendo un'area del patrimonio pubblico comunale. Come risulta da documentazione agli atti, i gestori degli orti urbani, hanno impedito alla proprietà di entrare nell'area per operazioni di pulizia e di messa in sicurezza, anche al fine di ottemperare ad intimazioni del Comune.</text:p>
      <text:p text:style-name="P4">L'impresa che era proprietaria dell'area è fallita. Hanno perso il lavoro oltre cento operai.</text:p>
      <text:p text:style-name="P4"/>
      <text:p text:style-name="P4">Con il Piano Operativo, che è stato approvato dal Consiglio comunale nel 2025, si pianifica l’area privata andando in continuità con gli atti approvati dalle precedenti amministrazioni (dal regolamento urbanistico del 1999 alle deliberazioni giunta e consiglio 2016/2017 fino all’approvazione del piano strutturale nel 2019) ma si introducono alcuni correttivi. Si diminuisce l'edificabilità, si introduce la possibilità di realizzare alloggi sociali, si vincola l'80% della superficie territoriale (quasi 5 ettari) a verde pubblico (e non anche ad attrezzature pubbliche di nuova edificazione); un verde pubblico da realizzare nel rispetto dello stato dei luoghi e degli obiettivi dell'adattamento climatico, ma anche salvaguardando le esperienze degli orti urbani.</text:p>
      <text:p text:style-name="P4"/>
      <text:p text:style-name="P4">Il percorso obbligatorio regolato dal Piano Operativo vedrà la formazione di un piano attuativo (strumento urbanistico di secondo livello rispetto al piano operativo che è strumento urbanistico generale di primo livello) e di una convenzione ove stabilire gli obblighi del privato per rispettare gli interessi generali, la cessione al Comune di quasi 5 ettari di terreno (è così l'area da privata diventerà pubblica), la tutela del verde di pregio, l'aumento della biodiversità, la garanzia delle funzioni di rifugio climatico, la realizzazione di orti urbani da gestire nella legalità, la libera fruizione in sicurezza da parte di tutti, l'apertura a percorsi didattici da concordare con le scuole livornesi, l'accessibilità universale per ogni tipo di disabilità.</text:p>
      <text:p text:style-name="P4">Questo percorso sarà assoggettato a partecipazione pubblica, dalla quale emergeranno sogni e bisogni di tutti i cittadini e le cittadine che vorranno partecipare e troveranno una rispondenza nei contenuti del piano attuativo.</text:p>
      <text:p text:style-name="P4"><text:soft-page-break/>Il consiglio comunale discuterà e voterà la proposta di piano attuativo e di convenzione che saranno resi pubblicamente osservabili da chiunque, poi il consiglio comunale risponderà singolarmente a ogni osservazione e approverà il piano attuativo e la convenzione.</text:p>
      <text:p text:style-name="P4"/>
      <text:p text:style-name="P4">Nel vostro appello sottolineate che <text:span text:style-name="T1">questo è un bene comune, un bene, cioè, che, indipendentemente dal titolo di proprietà, esprime un’utilità funzionale all’esercizio dei diritti fondamentali della persona e che viene prodotto e gestito collettivamente in forme partecipative democratiche.</text:span></text:p>
      <text:p text:style-name="P4">Chiedete se è <text:span text:style-name="T1">sacrificabile tutto questo?</text:span></text:p>
      <text:p text:style-name="P4">No, certamente no.</text:p>
      <text:p text:style-name="P4">Ma i valori democratici e costituzionali sono tutti, anche quelli che attengono al rispetto delle proprietà.</text:p>
      <text:p text:style-name="P4">Non si perderà alcunché se sarà reso possibile un intervento che quegli orti non intende distruggerli ma renderli patrimonio di tutti e di tutte.</text:p>
      <text:p text:style-name="P4">Chiunque ora viva momenti di socialità in quel <text:span text:style-name="T1">bene comune,</text:span> lo fa senza alcun titolo e senza alcuna garanzia di tutela e di sicurezza. </text:p>
      <text:p text:style-name="P4">Abbiamo perciò la volontà di aprire da subito a tutti l'area nella quale saranno realizzati tre micro-cantieri (non ruspe vaganti in tutta l'area), in modo da permettere percorsi di educazione ambientale e occasioni di socialità con la sicurezza garantita a chiunque, persino durante le fasi progettuali e non solo alla fine della sistemazione del verde, che sarà di tipo naturalistico e per agricoltura urbana. </text:p>
      <text:p text:style-name="P4">Siamo in grado di garantire la tutela delle persone ma anche del verde esistente e non vi è alcuna possibilità per scenari apocalittici come quelli che paventate facendo riferimento a <text:span text:style-name="T1">tutto ciò che l'edificazione comporta in termini di cantieri, asfalto per parcheggi e viabilità, anni di inaccessibilità del verde che oggi esiste</text:span>.</text:p>
      <text:p text:style-name="P4">Quanto ai valori negoziabili, noi non negoziamo, governiamo per accrescere il patrimonio pubblico.</text:p>
      <text:p text:style-name="P4">Quanto alla disponibilità a coinvolgere quelle esperienze e a <text:span text:style-name="T1">rispettare il lavoro svolto dai gruppi informali e dall'assemblea che ha reso possibile quest’esperienza, e che si dia a queste realtà l’agio e il sostegno necessari per costruire, insieme alle scuole e alle associazioni del territorio, le tante possibilità educative che uno spazio come questo può ancora offrire alla città, </text:span>noi l'abbiamo offerta da subito, ma non abbiamo trovato alcuna reciprocità.</text:p>
      <text:p text:style-name="P4">Quanto a <text:span text:style-name="T1">immaginare da zero un nuovo progetto</text:span>, noi non ne abbiamo alcuna intenzione e sappiamo che non ve ne è alcuno bisogno.</text:p>
      <text:p text:style-name="P4"/>
      <text:p text:style-name="P4">Come anticipato, immagino che, per il vostro ruolo, abbiate scritto l'appello avendo cognizione di quanto ho fin qui succintamente riassunto.</text:p>
      <text:p text:style-name="P4">Temo pertanto che abbiate dovuto pazientare nel leggermi fin qui e ritrovare questioni note, ma alla vostra mail era doveroso rispondere con la verità delle cose e degli animi, oltre che degli atti.</text:p>
      <text:p text:style-name="P4">Sono a disposizione per un più proficuo confronto rispetto a uno scambio di mail, che probabilmente non rende giustizia né ai vostri intenti né a quelli dell'amministrazione comunale.</text:p>
      <text:p text:style-name="P4">Cordiali saluti,</text:p>
      <text:p text:style-name="P4">Silvia Viviani</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egoe UI" svg:font-family="'Segoe UI', 'Segoe UI Web (West European)', apple-system, BlinkMacSystemFont, Roboto, 'Helvetica Neue', sans-serif"/>
    <style:font-face style:name="Times New Roman1" svg:font-family="'Times New Roman', Times, 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9-01T14:23:21.56</meta:creation-date>
    <meta:document-statistic meta:table-count="0" meta:image-count="0" meta:object-count="0" meta:page-count="3" meta:paragraph-count="41" meta:word-count="1462" meta:character-count="9834"/>
    <dc:date>2026-09-01T14:25:57.18</dc:date>
    <meta:editing-duration>PT2M35S</meta:editing-duration>
    <meta:editing-cycles>1</meta:editing-cycles>
    <meta:generator>OpenOffice/4.1.16$Win32 OpenOffice.org_project/4116m3$Build-9816</meta:generator>
  </office:meta>
</office:document-meta>
</file>